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Noto Sans Symbols" svg:font-family="'Noto Sans Symbols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7042in" fo:margin-left="0.6139in" fo:margin-top="0in" fo:margin-bottom="0in" fo:break-before="auto" fo:break-after="auto" table:align="left"/>
    </style:style>
    <style:style style:name="Table1.A" style:family="table-column">
      <style:table-column-properties style:column-width="2.3444in"/>
    </style:style>
    <style:style style:name="Table1.B" style:family="table-column">
      <style:table-column-properties style:column-width="2.2646in"/>
    </style:style>
    <style:style style:name="Table1.C" style:family="table-column">
      <style:table-column-properties style:column-width="2.0951in"/>
    </style:style>
    <style:style style:name="Table1.1" style:family="table-row">
      <style:table-row-properties style:min-row-height="0.7229in" fo:keep-together="auto"/>
    </style:style>
    <style:style style:name="Table1.A1" style:family="table-cell">
      <style:table-cell-properties style:vertical-align="" fo:padding="0.0694in" fo:border="1pt solid #000000"/>
    </style:style>
    <style:style style:name="Table1.2" style:family="table-row">
      <style:table-row-properties style:min-row-height="0.7847in" fo:keep-together="auto"/>
    </style:style>
    <style:style style:name="Table1.3" style:family="table-row">
      <style:table-row-properties style:min-row-height="0.4458in" fo:keep-together="auto"/>
    </style:style>
    <style:style style:name="Table2" style:family="table">
      <style:table-properties style:width="6.8986in" fo:margin-left="0in" fo:margin-top="0in" fo:margin-bottom="0in" fo:break-before="auto" fo:break-after="auto" table:align="left"/>
    </style:style>
    <style:style style:name="Table2.A" style:family="table-column">
      <style:table-column-properties style:column-width="0.4931in"/>
    </style:style>
    <style:style style:name="Table2.B" style:family="table-column">
      <style:table-column-properties style:column-width="1.2792in"/>
    </style:style>
    <style:style style:name="Table2.C" style:family="table-column">
      <style:table-column-properties style:column-width="3.7417in"/>
    </style:style>
    <style:style style:name="Table2.D" style:family="table-column">
      <style:table-column-properties style:column-width="1.384in"/>
    </style:style>
    <style:style style:name="Table2.1" style:family="table-row">
      <style:table-row-properties style:min-row-height="0.9236in" fo:keep-together="auto"/>
    </style:style>
    <style:style style:name="Table2.A1" style:family="table-cell">
      <style:table-cell-properties style:vertical-align="" fo:padding="0.0694in" fo:border="1pt solid #000000"/>
    </style:style>
    <style:style style:name="Table2.2" style:family="table-row">
      <style:table-row-properties style:min-row-height="0.4451in" fo:keep-together="auto"/>
    </style:style>
    <style:style style:name="Table2.3" style:family="table-row">
      <style:table-row-properties style:min-row-height="0.4458in" fo:keep-together="auto"/>
    </style:style>
    <style:style style:name="P1" style:family="paragraph" style:parent-style-name="Standard" style:master-page-name="Standard">
      <style:paragraph-properties fo:margin-left="2.317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2" style:family="paragraph" style:parent-style-name="Standard">
      <style:paragraph-properties fo:margin-left="2.816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.2154in" fo:margin-right="0in" fo:margin-top="0.1791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.2154in" fo:margin-right="0in" fo:margin-top="0.677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.2134in" fo:margin-right="0in" fo:margin-top="0.17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.2134in" fo:margin-right="0in" fo:margin-top="0.128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.2134in" fo:margin-right="0in" fo:margin-top="0.1327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.228in" fo:margin-right="0in" fo:margin-top="0.117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.22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228in" fo:margin-right="0in" fo:margin-top="0.129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228in" fo:margin-right="0in" fo:margin-top="0.223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.228in" fo:margin-right="0in" fo:margin-top="0.225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.228in" fo:margin-right="0in" fo:margin-top="0.128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.228in" fo:margin-right="0in" fo:margin-top="0.184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0.228in" fo:margin-right="0in" fo:margin-top="0.217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1.081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1.085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0.2091in" fo:margin-right="0in" fo:margin-top="0.120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" style:family="paragraph" style:parent-style-name="Standard">
      <style:paragraph-properties fo:margin-left="0.2272in" fo:margin-right="-0.0028in" fo:margin-top="0in" fo:margin-bottom="0in" loext:contextual-spacing="false" fo:line-height="94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" style:family="paragraph" style:parent-style-name="Standard">
      <style:paragraph-properties fo:margin-left="0.2272in" fo:margin-right="-0.0028in" fo:margin-top="0in" fo:margin-bottom="0in" loext:contextual-spacing="false" fo:line-height="94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" style:family="paragraph" style:parent-style-name="Standard">
      <style:paragraph-properties fo:margin-left="0.2272in" fo:margin-right="-0.0028in" fo:margin-top="0in" fo:margin-bottom="0in" loext:contextual-spacing="false" fo:line-height="9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" style:family="paragraph" style:parent-style-name="Standard">
      <style:paragraph-properties fo:margin-left="0.2272in" fo:margin-right="-0.0028in" fo:margin-top="0.0035in" fo:margin-bottom="0in" loext:contextual-spacing="false" fo:line-height="9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.2272in" fo:margin-right="-0.0028in" fo:margin-top="0.0028in" fo:margin-bottom="0in" loext:contextual-spacing="false" fo:line-height="94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4" style:family="paragraph" style:parent-style-name="Standard">
      <style:paragraph-properties fo:margin-left="0.2083in" fo:margin-right="0.5299in" fo:margin-top="0in" fo:margin-bottom="0in" loext:contextual-spacing="false" fo:line-height="94%" fo:text-align="start" style:justify-single-word="false" fo:keep-together="auto" fo:orphans="0" fo:widows="0" fo:text-indent="0.0181in" style:auto-text-indent="false" fo:break-before="auto" fo:break-after="auto" fo:padding="0in" fo:border="none" fo:keep-with-next="auto"/>
    </style:style>
    <style:style style:name="P25" style:family="paragraph" style:parent-style-name="Standard">
      <style:paragraph-properties fo:margin-left="0.2146in" fo:margin-right="0in" fo:margin-top="0.125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" style:family="paragraph" style:parent-style-name="Standard">
      <style:paragraph-properties fo:margin-left="0.2146in" fo:margin-right="0in" fo:margin-top="2.945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" style:family="paragraph" style:parent-style-name="Standard">
      <style:paragraph-properties fo:margin-left="0.2138in" fo:margin-right="0in" fo:margin-top="0.003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8" style:family="paragraph" style:parent-style-name="Standard">
      <style:paragraph-properties fo:margin-left="0.2126in" fo:margin-right="0in" fo:margin-top="0.003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9" style:family="paragraph" style:parent-style-name="Standard">
      <style:paragraph-properties fo:margin-left="0.2126in" fo:margin-right="0in" fo:margin-top="0.212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0" style:family="paragraph" style:parent-style-name="Standard">
      <style:paragraph-properties fo:margin-left="0.2272in" fo:margin-right="0.0925in" fo:margin-top="0in" fo:margin-bottom="0in" loext:contextual-spacing="false" fo:line-height="94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1" style:family="paragraph" style:parent-style-name="Standard">
      <style:paragraph-properties fo:margin-left="0.2173in" fo:margin-right="0in" fo:margin-top="0.003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2" style:family="paragraph" style:parent-style-name="Standard">
      <style:paragraph-properties fo:margin-left="0.2272in" fo:margin-right="0.0929in" fo:margin-top="0in" fo:margin-bottom="0in" loext:contextual-spacing="false" fo:line-height="94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3" style:family="paragraph" style:parent-style-name="Standard">
      <style:paragraph-properties fo:margin-left="0.2063in" fo:margin-right="0in" fo:margin-top="0.226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4" style:family="paragraph" style:parent-style-name="Standard">
      <style:paragraph-properties fo:margin-left="0.2063in" fo:margin-right="0in" fo:margin-top="0.123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5" style:family="paragraph" style:parent-style-name="Standard">
      <style:paragraph-properties fo:margin-left="0.2272in" fo:margin-right="-0.0043in" fo:margin-top="0in" fo:margin-bottom="0in" loext:contextual-spacing="false" fo:line-height="95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6" style:family="paragraph" style:parent-style-name="Standard">
      <style:paragraph-properties fo:margin-left="0.1866in" fo:margin-right="0.0252in" fo:margin-top="0in" fo:margin-bottom="0in" loext:contextual-spacing="false" fo:line-height="95%" fo:text-align="start" style:justify-single-word="false" fo:keep-together="auto" fo:orphans="0" fo:widows="0" fo:text-indent="0.0126in" style:auto-text-indent="false" fo:break-before="auto" fo:break-after="auto" fo:padding="0in" fo:border="none" fo:keep-with-next="auto"/>
    </style:style>
    <style:style style:name="P37" style:family="paragraph" style:parent-style-name="Standard">
      <style:paragraph-properties fo:margin-left="0.2272in" fo:margin-right="0.1909in" fo:margin-top="0in" fo:margin-bottom="0in" loext:contextual-spacing="false" fo:line-height="94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8" style:family="paragraph" style:parent-style-name="Standard">
      <style:paragraph-properties fo:margin-left="0.2272in" fo:margin-right="0.1909in" fo:margin-top="0.0043in" fo:margin-bottom="0in" loext:contextual-spacing="false" fo:line-height="94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9" style:family="paragraph" style:parent-style-name="Standard">
      <style:paragraph-properties fo:margin-left="0.2008in" fo:margin-right="0.0035in" fo:margin-top="0.2201in" fo:margin-bottom="0in" loext:contextual-spacing="false" fo:line-height="102%" fo:text-align="start" style:justify-single-word="false" fo:keep-together="auto" fo:orphans="0" fo:widows="0" fo:text-indent="0.0764in" style:auto-text-indent="false" fo:break-before="auto" fo:break-after="auto" fo:padding="0in" fo:border="none" fo:keep-with-next="auto"/>
    </style:style>
    <style:style style:name="P40" style:family="paragraph" style:parent-style-name="Standard">
      <style:paragraph-properties fo:margin-left="0.013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41" style:family="paragraph" style:parent-style-name="Standard">
      <style:paragraph-properties fo:margin-left="0.0134in" fo:margin-right="0in" fo:margin-top="0.2098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42" style:family="paragraph" style:parent-style-name="Standard">
      <style:paragraph-properties fo:margin-left="0in" fo:margin-right="0.4028in" fo:margin-top="0.0173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43" style:family="paragraph" style:parent-style-name="Standard">
      <style:paragraph-properties fo:margin-left="0.0244in" fo:margin-right="0in" fo:margin-top="0.1244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44" style:family="paragraph" style:parent-style-name="Standard">
      <style:paragraph-properties fo:margin-left="0.024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45" style:family="paragraph" style:parent-style-name="Standard">
      <style:paragraph-properties fo:margin-left="0in" fo:margin-right="0.4929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46" style:family="paragraph" style:parent-style-name="Standard">
      <style:paragraph-properties fo:margin-left="0in" fo:margin-right="0in" fo:margin-top="0.0118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47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/>
    </style:style>
    <style:style style:name="P48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4pt" fo:font-style="normal" style:text-underline-style="none" fo:font-weight="bold" style:font-name-asian="Times New Roman1" style:font-size-asian="14pt" style:font-style-asian="normal" style:font-weight-asian="bold" style:font-name-complex="Times New Roman1" style:font-size-complex="14pt"/>
    </style:style>
    <style:style style:name="P49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50" style:family="paragraph" style:parent-style-name="Standard">
      <style:paragraph-properties fo:margin-left="0in" fo:margin-right="0.3835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51" style:family="paragraph" style:parent-style-name="Standard">
      <style:paragraph-properties fo:margin-left="0.0772in" fo:margin-right="0in" fo:margin-top="0.0618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2" style:family="paragraph" style:parent-style-name="Standard">
      <style:paragraph-properties fo:margin-left="0.034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3" style:family="paragraph" style:parent-style-name="Standard">
      <style:paragraph-properties fo:margin-left="0.366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4" style:family="paragraph" style:parent-style-name="Standard">
      <style:paragraph-properties fo:margin-left="0.3689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5" style:family="paragraph" style:parent-style-name="Standard">
      <style:paragraph-properties fo:margin-left="0.211in" fo:margin-right="0.611in" fo:margin-top="0in" fo:margin-bottom="0in" loext:contextual-spacing="false" fo:line-height="102%" fo:text-align="start" style:justify-single-word="false" fo:keep-together="auto" fo:orphans="0" fo:widows="0" fo:text-indent="-0.0016in" style:auto-text-indent="false" fo:break-before="auto" fo:break-after="auto" fo:padding="0in" fo:border="none" fo:keep-with-next="auto"/>
    </style:style>
    <style:style style:name="P56" style:family="paragraph" style:parent-style-name="Standard">
      <style:paragraph-properties fo:margin-left="0in" fo:margin-right="0.1138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57" style:family="paragraph" style:parent-style-name="Standard">
      <style:paragraph-properties fo:margin-left="0in" fo:margin-right="0.0382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58" style:family="paragraph" style:parent-style-name="Standard">
      <style:paragraph-properties fo:margin-left="-0.0063in" fo:margin-right="0in" fo:margin-top="0.0217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59" style:family="paragraph" style:parent-style-name="Standard">
      <style:paragraph-properties fo:margin-left="-0.006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60" style:family="paragraph" style:parent-style-name="Standard">
      <style:paragraph-properties fo:margin-left="-0.0063in" fo:margin-right="0in" fo:margin-top="0.0346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61" style:family="paragraph" style:parent-style-name="Standard">
      <style:paragraph-properties fo:margin-left="-0.003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62" style:family="paragraph" style:parent-style-name="Standard">
      <style:paragraph-properties fo:margin-left="-0.0035in" fo:margin-right="0in" fo:margin-top="0.089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63" style:family="paragraph" style:parent-style-name="Standard">
      <style:paragraph-properties fo:margin-left="0.026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64" style:family="paragraph" style:parent-style-name="Standard">
      <style:paragraph-properties fo:margin-left="0.0807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65" style:family="paragraph" style:parent-style-name="Standard">
      <style:paragraph-properties fo:margin-left="0.015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66" style:family="paragraph" style:parent-style-name="Standard">
      <style:paragraph-properties fo:margin-left="0.2047in" fo:margin-right="0.622in" fo:margin-top="0.1264in" fo:margin-bottom="0in" loext:contextual-spacing="false" fo:line-height="95%" fo:text-align="start" style:justify-single-word="false" fo:keep-together="auto" fo:orphans="0" fo:widows="0" fo:text-indent="0.0228in" style:auto-text-indent="false" fo:break-before="auto" fo:break-after="auto" fo:padding="0in" fo:border="none" fo:keep-with-next="auto"/>
    </style:style>
    <style:style style:name="P67" style:family="paragraph" style:parent-style-name="Standard">
      <style:paragraph-properties fo:margin-left="0.2272in" fo:margin-right="0.3354in" fo:margin-top="0in" fo:margin-bottom="0in" loext:contextual-spacing="false" fo:line-height="94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8" style:family="paragraph" style:parent-style-name="Standard">
      <style:paragraph-properties fo:margin-left="0.2272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9" style:family="paragraph" style:parent-style-name="Standard">
      <style:paragraph-properties fo:margin-left="0.2272in" fo:margin-right="0.3362in" fo:margin-top="0in" fo:margin-bottom="0in" loext:contextual-spacing="false" fo:line-height="94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0" style:family="paragraph" style:parent-style-name="Standard">
      <style:paragraph-properties fo:margin-left="0.204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1" style:family="paragraph" style:parent-style-name="Standard">
      <style:paragraph-properties fo:margin-left="0.2083in" fo:margin-right="0in" fo:margin-top="0.216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2" style:family="paragraph" style:parent-style-name="Standard">
      <style:paragraph-properties fo:margin-left="0.21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3" style:family="paragraph" style:parent-style-name="Standard">
      <style:paragraph-properties fo:margin-left="0.5102in" fo:margin-right="0in" fo:margin-top="0.218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4" style:family="paragraph" style:parent-style-name="Standard">
      <style:paragraph-properties fo:margin-left="0.7272in" fo:margin-right="0.0791in" fo:margin-top="0in" fo:margin-bottom="0in" loext:contextual-spacing="false" fo:line-height="94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5" style:family="paragraph" style:parent-style-name="Standard">
      <style:paragraph-properties fo:margin-left="0.7272in" fo:margin-right="0.0791in" fo:margin-top="0in" fo:margin-bottom="0in" loext:contextual-spacing="false" fo:line-height="93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6" style:family="paragraph" style:parent-style-name="Standard">
      <style:paragraph-properties fo:margin-left="0.5055in" fo:margin-right="0in" fo:margin-top="0.0047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7" style:family="paragraph" style:parent-style-name="Standard">
      <style:paragraph-properties fo:margin-left="0.5091in" fo:margin-right="0in" fo:margin-top="0.0047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8" style:family="paragraph" style:parent-style-name="Standard">
      <style:paragraph-properties fo:margin-left="0.5091in" fo:margin-right="0in" fo:margin-top="0.006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9" style:family="paragraph" style:parent-style-name="Standard">
      <style:paragraph-properties fo:margin-left="0.5098in" fo:margin-right="0in" fo:margin-top="0.009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0" style:family="paragraph" style:parent-style-name="Standard">
      <style:paragraph-properties fo:margin-left="0.7736in" fo:margin-right="0.2256in" fo:margin-top="0.2161in" fo:margin-bottom="0in" loext:contextual-spacing="false" fo:line-height="95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1" style:family="paragraph" style:parent-style-name="Standard">
      <style:paragraph-properties fo:margin-left="0.7043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2" style:family="paragraph" style:parent-style-name="Standard">
      <style:paragraph-properties fo:margin-left="0.201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3" style:family="paragraph" style:parent-style-name="Standard">
      <style:paragraph-properties fo:margin-left="0.4598in" fo:margin-right="0in" fo:margin-top="0.005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4" style:family="paragraph" style:parent-style-name="Standard">
      <style:paragraph-properties fo:margin-left="0.4598in" fo:margin-right="0in" fo:margin-top="0.010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5" style:family="paragraph" style:parent-style-name="Standard">
      <style:paragraph-properties fo:margin-left="0.4598in" fo:margin-right="0in" fo:margin-top="0.015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6" style:family="paragraph" style:parent-style-name="Standard">
      <style:paragraph-properties fo:margin-left="0.4598in" fo:margin-right="0in" fo:margin-top="0.014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7" style:family="paragraph" style:parent-style-name="Standard">
      <style:paragraph-properties fo:margin-left="0.4598in" fo:margin-right="0in" fo:margin-top="0.009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8" style:family="paragraph" style:parent-style-name="Standard">
      <style:paragraph-properties fo:margin-left="0.4598in" fo:margin-right="0in" fo:margin-top="0.011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9" style:family="paragraph" style:parent-style-name="Standard">
      <style:paragraph-properties fo:margin-left="0.4598in" fo:margin-right="0in" fo:margin-top="0.003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0" style:family="paragraph" style:parent-style-name="Standard">
      <style:paragraph-properties fo:margin-left="0.4598in" fo:margin-right="0in" fo:margin-top="0.012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1" style:family="paragraph" style:parent-style-name="Standard">
      <style:paragraph-properties fo:margin-left="0.4598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2" style:family="paragraph" style:parent-style-name="Standard">
      <style:paragraph-properties fo:margin-left="0.7165in" fo:margin-right="0.489in" fo:margin-top="0.0146in" fo:margin-bottom="0in" loext:contextual-spacing="false" fo:line-height="96%" fo:text-align="start" style:justify-single-word="false" fo:keep-together="auto" fo:orphans="0" fo:widows="0" fo:text-indent="-0.2563in" style:auto-text-indent="false" fo:break-before="auto" fo:break-after="auto" fo:padding="0in" fo:border="none" fo:keep-with-next="auto"/>
    </style:style>
    <style:style style:name="P93" style:family="paragraph" style:parent-style-name="Standard">
      <style:paragraph-properties fo:margin-left="0.1984in" fo:margin-right="1.2146in" fo:margin-top="0.1138in" fo:margin-bottom="0in" loext:contextual-spacing="false" fo:line-height="97%" fo:text-align="start" style:justify-single-word="false" fo:keep-together="auto" fo:orphans="0" fo:widows="0" fo:text-indent="0.0075in" style:auto-text-indent="false" fo:break-before="auto" fo:break-after="auto" fo:padding="0in" fo:border="none" fo:keep-with-next="auto"/>
    </style:style>
    <style:style style:name="P94" style:family="paragraph" style:parent-style-name="Standard">
      <style:paragraph-properties fo:margin-left="0.4598in" fo:margin-right="0.072in" fo:margin-top="0.002in" fo:margin-bottom="0in" loext:contextual-spacing="false" fo:line-height="98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5" style:family="paragraph" style:parent-style-name="Standard">
      <style:paragraph-properties fo:margin-left="0.1984in" fo:margin-right="0in" fo:margin-top="0.106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6" style:family="paragraph" style:parent-style-name="Standard">
      <style:paragraph-properties fo:margin-left="3.4783in" fo:margin-right="0.6071in" fo:margin-top="0.2272in" fo:margin-bottom="0in" loext:contextual-spacing="false" fo:line-height="152%" fo:text-align="start" style:justify-single-word="false" fo:keep-together="auto" fo:orphans="0" fo:widows="0" fo:text-indent="-3.2693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Times New Roman" fo:font-size="18pt" fo:font-style="normal" style:text-underline-style="none" fo:font-weight="bold" style:font-name-asian="Times New Roman1" style:font-size-asian="18pt" style:font-style-asian="normal" style:font-weight-asian="bold" style:font-name-complex="Times New Roman1" style:font-size-complex="18pt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font-style="normal" style:text-underline-style="none" fo:font-weight="bold" style:font-name-asian="Times New Roman1" style:font-size-asian="14pt" style:font-style-asian="normal" style:font-weight-asian="bold" style:font-name-complex="Times New Roman1" style:font-size-complex="14pt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font-style="normal" style:text-underline-style="none" fo:font-weight="normal" style:font-name-asian="Times New Roman1" style:font-size-asian="14pt" style:font-style-asian="normal" style:font-weight-asian="normal" style:font-name-complex="Times New Roman1" style:font-size-complex="14pt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font-style="normal" style:text-underline-style="solid" style:text-underline-width="auto" style:text-underline-color="font-color" fo:font-weight="normal" style:font-name-asian="Times New Roman1" style:font-size-asian="14pt" style:font-style-asian="normal" style:font-weight-asian="normal" style:font-name-complex="Times New Roman1" style:font-size-complex="14pt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font-style="normal" style:text-underline-style="solid" style:text-underline-width="auto" style:text-underline-color="font-color" fo:font-weight="bold" style:font-name-asian="Times New Roman1" style:font-size-asian="14pt" style:font-style-asian="normal" style:font-weight-asian="bold" style:font-name-complex="Times New Roman1" style:font-size-complex="14pt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font-style="italic" style:text-underline-style="none" fo:font-weight="normal" style:font-name-asian="Times New Roman1" style:font-size-asian="14pt" style:font-style-asian="italic" style:font-weight-asian="normal" style:font-name-complex="Times New Roman1" style:font-size-complex="14pt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font-style="italic" style:text-underline-style="none" fo:font-weight="bold" style:font-name-asian="Times New Roman1" style:font-size-asian="14pt" style:font-style-asian="italic" style:font-weight-asian="bold" style:font-name-complex="Times New Roman1" style:font-size-complex="14pt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italic" style:text-underline-style="none" fo:font-weight="normal" style:font-name-asian="Times New Roman1" style:font-size-asian="12pt" style:font-style-asian="italic" style:font-weight-asian="normal" style:font-name-complex="Times New Roman1" style:font-size-complex="12pt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italic" style:text-underline-style="none" fo:font-weight="bold" style:font-name-asian="Times New Roman1" style:font-size-asian="12pt" style:font-style-asian="italic" style:font-weight-asian="bold" style:font-name-complex="Times New Roman1" style:font-size-complex="12pt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Times New Roman" fo:font-size="5.5pt" fo:font-style="normal" style:text-underline-style="none" fo:font-weight="normal" style:font-name-asian="Times New Roman1" style:font-size-asian="5.5pt" style:font-style-asian="normal" style:font-weight-asian="normal" style:font-name-complex="Times New Roman1" style:font-size-complex="5.5pt"/>
    </style:style>
    <style:style style:name="T13" style:family="text">
      <style:text-properties fo:font-variant="normal" fo:text-transform="none" fo:color="#000000" style:text-line-through-style="none" style:text-line-through-type="none" style:text-position="0% 100%" style:font-name="Noto Sans Symbols" fo:font-size="14pt" fo:font-style="normal" style:text-underline-style="none" fo:font-weight="normal" style:font-name-asian="Noto Sans Symbols1" style:font-size-asian="14pt" style:font-style-asian="normal" style:font-weight-asian="normal" style:font-name-complex="Noto Sans Symbols1" style:font-size-complex="14pt"/>
    </style:style>
    <style:style style:name="T14" style:family="text">
      <style:text-properties fo:font-variant="normal" fo:text-transform="none" fo:color="#000000" style:text-line-through-style="none" style:text-line-through-type="none" style:text-position="super 58%" style:font-name="Times New Roman" fo:font-size="13.5pt" fo:font-style="normal" style:text-underline-style="none" fo:font-weight="normal" style:font-name-asian="Times New Roman1" style:font-size-asian="13.5pt" style:font-style-asian="normal" style:font-weight-asian="normal" style:font-name-complex="Times New Roman1" style:font-size-complex="13.5pt"/>
    </style:style>
    <style:style style:name="T15" style:family="text">
      <style:text-properties fo:font-variant="normal" fo:text-transform="none" fo:color="#000000" style:text-line-through-style="none" style:text-line-through-type="none" style:text-position="sub 58%" style:font-name="Times New Roman" fo:font-size="23pt" fo:font-style="normal" style:text-underline-style="none" fo:font-weight="bold" style:font-name-asian="Times New Roman1" style:font-size-asian="23pt" style:font-style-asian="normal" style:font-weight-asian="bold" style:font-name-complex="Times New Roman1" style:font-size-complex="23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SCHEDA PROGETTO </text:span></text:p>
      <text:p text:style-name="P2"><text:span text:style-name="T1">a.s………….. <text:s/></text:span></text:p>
      <text:p text:style-name="P3"><text:span text:style-name="T2">SCUOLA…………………PLESSO………………… </text:span></text:p>
      <text:p text:style-name="P5"><text:span text:style-name="T2">CLASSE/SEZ………………. </text:span></text:p>
      <text:p text:style-name="P8"><text:span text:style-name="T3">1. Progetto </text:span></text:p>
      <text:p text:style-name="P16"><text:span text:style-name="T3">Di Istituto </text:span><text:span text:style-name="T8">da compilarsi a cura delle ins. FFSS o Responsabili d’Area </text:span></text:p>
      <text:p text:style-name="P17"><text:span text:style-name="T3">di Plesso </text:span><text:span text:style-name="T9">da compilarsi cura delle ins. Fiduciarie </text:span></text:p>
      <text:p text:style-name="P17"><text:span text:style-name="T3">di classe/sezione </text:span><text:span text:style-name="T9">da compilarsi a cura delle ins. di Equipe </text:span></text:p>
      <text:p text:style-name="P18"><text:span text:style-name="T3">2. Denominazione progetto <text:s/></text:span></text:p>
      <text:p text:style-name="P19"><text:span text:style-name="T3">………………………………………………………………………………………………… ………………………………………………………………………………… </text:span></text:p>
      <text:p text:style-name="P6"><text:span text:style-name="T3">3. Coordinatore progetto <text:s/></text:span></text:p>
      <text:p text:style-name="P24"><text:span text:style-name="T3">………………………………………………………………………………………… <text:s/>4. Altri docenti coinvolti </text:span></text:p>
      <text:p text:style-name="P22"><text:span text:style-name="T3">………………………………………………………………………………………………… ………………………………………………………………………………… </text:span></text:p>
      <text:p text:style-name="P25"><text:span text:style-name="T3">5 Motivazioni - bisogni </text:span></text:p>
      <text:p text:style-name="P20"><text:span text:style-name="T3">………………………………………………………………………………………………… ………………………………………………………………………………………………… ………………………………………………………………………………………………… ………………………………………………………………………………………………. </text:span></text:p>
      <text:p text:style-name="P27"><text:span text:style-name="T3">6. Finalità generali </text:span></text:p>
      <text:p text:style-name="P20"><text:span text:style-name="T3">………………………………………………………………………………………………… ………………………………………………………………………………………………… ………………………………………………………………………………………………… ……………………………………………………………………………………………….. <text:s/></text:span></text:p>
      <text:p text:style-name="P28"><text:span text:style-name="T3">7. Obiettivi </text:span></text:p>
      <text:p text:style-name="P30"><text:span text:style-name="T3">………………………………………………………………………………………………. <text:s/>………………………………………………………………………………………………. <text:s/>………………………………………………………………………………………………. <text:s/>………………………………………………………………………………………………. </text:span></text:p>
      <text:p text:style-name="P31"><text:span text:style-name="T3">8. Metodologia </text:span></text:p>
      <text:p text:style-name="P32"><text:soft-page-break/><text:span text:style-name="T3">………………………………………………………………………………………………. <text:s/>………………………………………………………………………………………………. <text:s/>……………………………………………………………………………………………… <text:s/>……………………………………………………………………………………………… </text:span></text:p>
      <text:p text:style-name="P7"><text:span text:style-name="T3">9. Destinatari </text:span></text:p>
      <text:p text:style-name="P21"><text:span text:style-name="T3">………………………………………………………………………………………………… ………………………………………………………………………………… </text:span></text:p>
      <text:p text:style-name="P33"><text:span text:style-name="T3">n. alunni partecipanti………………………………………………………</text:span></text:p>
      <text:p text:style-name="P9"><text:span text:style-name="T3">10. Eventuali rapporti con altre Istituzioni </text:span></text:p>
      <text:p text:style-name="P35"><text:span text:style-name="T3">………………………………………………………………………………………………… ………………………………………………………………………………………………… ………………………………………………………………………… </text:span></text:p>
      <text:p text:style-name="P10"><text:span text:style-name="T3">11. Risorse umane </text:span></text:p>
      <text:p text:style-name="P36"><text:span text:style-name="T10">Indicare i profili di riferimento dei docenti, dei non docenti, dei </text:span><text:span text:style-name="T11">collaboratori esterni </text:span><text:span text:style-name="T10">che eventualmente si prevede di utilizzare. </text:span></text:p>
      <text:p text:style-name="P37"><text:span text:style-name="T3">……………………………………………………………………………………………… … ………………………………………………………………………………… </text:span></text:p>
      <text:p text:style-name="P11"><text:span text:style-name="T3">12. Ore aggiuntive necessarie alla realizzazione del progetto <text:s/></text:span></text:p>
      <text:p text:style-name="P37"><text:span text:style-name="T3">……………………………………………………………………………………………… … ………………………………………………………………………………… </text:span></text:p>
      <text:p text:style-name="P4"><text:span text:style-name="T2">SCHEDA FINANZIARIA <text:s/></text:span></text:p>
      <text:p text:style-name="P39"><text:span text:style-name="T2">RISORSE UMANE </text:span><text:span text:style-name="T6">(Indicare i profili dei docenti, dei non docenti e dei collaboratori esterni </text:span><text:span text:style-name="T14">1</text:span><text:span text:style-name="T6">che si prevede di utilizzare) 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40"><text:span text:style-name="T2"><text:s/></text:span></text:p>
            <text:p text:style-name="P42"><text:span text:style-name="T2">Cognome e nome </text:span></text:p>
            <text:p text:style-name="P40"><text:span text:style-name="T2"><text:s/></text:span></text:p>
            <text:p text:style-name="P43"><text:span text:style-name="T2"><text:s/></text:span></text:p>
          </table:table-cell>
          <table:table-cell table:style-name="Table1.A1" office:value-type="string">
            <text:p text:style-name="P45"><text:span text:style-name="T2">N. ore </text:span><text:span text:style-name="T3">stimate <text:s/></text:span></text:p>
            <text:p text:style-name="P46"><text:span text:style-name="T3">di </text:span><text:span text:style-name="T2">progettazione </text:span></text:p>
            <text:p text:style-name="P46"><text:span text:style-name="T3">(€ 17,50 LD all’ora)</text:span></text:p>
          </table:table-cell>
          <table:table-cell table:style-name="Table1.A1" office:value-type="string">
            <text:p text:style-name="P50"><text:span text:style-name="T2">N. ore </text:span><text:span text:style-name="T3">stimate <text:s/></text:span></text:p>
            <text:p text:style-name="P46"><text:span text:style-name="T3">di </text:span><text:span text:style-name="T2">docenza </text:span></text:p>
            <text:p text:style-name="P46"><text:span text:style-name="T3">(€ 35,00 LD all’ora)</text:span></text:p>
          </table:table-cell>
        </table:table-row>
        <table:table-row table:style-name="Table1.2">
          <table:table-cell table:style-name="Table1.A1" office:value-type="string">
            <text:p text:style-name="P44"><text:span text:style-name="T2"><text:s/></text:span></text:p>
            <text:p text:style-name="P51"><text:span text:style-name="T6">Docente responsabile</text:span></text:p>
            <text:p text:style-name="P52"><text:span text:style-name="T2"><text:s/></text:span></text:p>
            <text:p text:style-name="P43"><text:span text:style-name="T2"><text:s/></text:span></text:p>
            <text:p text:style-name="P41"><text:span text:style-name="T2"><text:s/></text:span></text:p>
          </table:table-cell>
          <table:table-cell table:style-name="Table1.A1" office:value-type="string">
            <text:p text:style-name="P48"/>
          </table:table-cell>
          <table:table-cell table:style-name="Table1.A1" office:value-type="string">
            <text:p text:style-name="P48"/>
          </table:table-cell>
        </table:table-row>
        <table:table-row table:style-name="Table1.3">
          <table:table-cell table:style-name="Table1.A1" office:value-type="string">
            <text:p text:style-name="P44"><text:span text:style-name="T2"><text:s/></text:span></text:p>
          </table:table-cell>
          <table:table-cell table:style-name="Table1.A1" office:value-type="string">
            <text:p text:style-name="P48"/>
          </table:table-cell>
          <table:table-cell table:style-name="Table1.A1" office:value-type="string">
            <text:p text:style-name="P48"/>
          </table:table-cell>
        </table:table-row>
      </table:table>
      <text:p text:style-name="P47"/>
      <text:p text:style-name="P47"/>
      <text:p text:style-name="P53"><text:span text:style-name="T15">DOCENT</text:span><text:span text:style-name="T2">E</text:span></text:p>
      <text:p text:style-name="P53"><text:span text:style-name="T15">ONAL</text:span><text:span text:style-name="T2">E</text:span></text:p>
      <text:p text:style-name="P53"><text:span text:style-name="T2">S </text:span></text:p>
      <text:p text:style-name="P54"><text:soft-page-break/><text:span text:style-name="T2">R </text:span></text:p>
      <text:p text:style-name="P54"><text:span text:style-name="T2">E </text:span></text:p>
      <text:p text:style-name="P54"><text:span text:style-name="T2">P </text:span></text:p>
      <text:p text:style-name="P26"><text:span text:style-name="T12">1</text:span></text:p>
      <text:p text:style-name="P55"><text:span text:style-name="T2">BENI E SERVIZI </text:span><text:span text:style-name="T6">(indicare le risorse logistiche ed organizzative che si prevede di <text:s/>utilizzare per la realizzazione del progetto) 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table:number-rows-spanned="4" office:value-type="string">
            <text:p text:style-name="P56"><text:span text:style-name="T15">D</text:span><text:span text:style-name="T2">I</text:span></text:p>
            <text:p text:style-name="P57"><text:span text:style-name="T15">AL</text:span><text:span text:style-name="T2">I </text:span></text:p>
            <text:p text:style-name="P57"><text:span text:style-name="T15">MATER</text:span><text:span text:style-name="T2">I </text:span></text:p>
          </table:table-cell>
          <table:table-cell table:style-name="Table2.A1" office:value-type="string">
            <text:p text:style-name="P49"><text:span text:style-name="T2">Quantità </text:span></text:p>
            <text:p text:style-name="P58"><text:span text:style-name="T15">M</text:span><text:span text:style-name="T2">O </text:span></text:p>
          </table:table-cell>
          <table:table-cell table:style-name="Table2.A1" office:value-type="string">
            <text:p text:style-name="P49"><text:span text:style-name="T2">Descrizione</text:span></text:p>
          </table:table-cell>
          <table:table-cell table:style-name="Table2.A1" office:value-type="string">
            <text:p text:style-name="P49"><text:span text:style-name="T2">Costo di </text:span></text:p>
            <text:p text:style-name="P46"><text:span text:style-name="T2">massima</text:span></text:p>
          </table:table-cell>
        </table:table-row>
        <table:table-row table:style-name="Table2.2">
          <table:covered-table-cell/>
          <table:table-cell table:style-name="Table2.A1" office:value-type="string">
            <text:p text:style-name="P61"><text:span text:style-name="T2">U </text:span></text:p>
            <text:p text:style-name="P59"><text:span text:style-name="T2">S </text:span></text:p>
            <text:p text:style-name="P63"><text:span text:style-name="T2"><text:s/></text:span></text:p>
            <text:p text:style-name="P62"><text:span text:style-name="T2">N </text:span></text:p>
          </table:table-cell>
          <table:table-cell table:style-name="Table2.A1" office:value-type="string">
            <text:p text:style-name="P48"/>
          </table:table-cell>
          <table:table-cell table:style-name="Table2.A1" office:value-type="string">
            <text:p text:style-name="P64"><text:span text:style-name="T2">€</text:span></text:p>
          </table:table-cell>
        </table:table-row>
        <table:table-row table:style-name="Table2.3">
          <table:covered-table-cell/>
          <table:table-cell table:style-name="Table2.A1" office:value-type="string">
            <text:p text:style-name="P59"><text:span text:style-name="T2">O</text:span></text:p>
            <text:p text:style-name="P65"><text:span text:style-name="T2"><text:s/></text:span></text:p>
            <text:p text:style-name="P60"><text:span text:style-name="T2">C </text:span></text:p>
            <text:p text:style-name="P65"><text:span text:style-name="T2"><text:s/></text:span></text:p>
          </table:table-cell>
          <table:table-cell table:style-name="Table2.A1" office:value-type="string">
            <text:p text:style-name="P48"/>
          </table:table-cell>
          <table:table-cell table:style-name="Table2.A1" office:value-type="string">
            <text:p text:style-name="P64"><text:span text:style-name="T2">€</text:span></text:p>
          </table:table-cell>
        </table:table-row>
        <table:table-row table:style-name="Table2.2">
          <table:covered-table-cell/>
          <table:table-cell table:style-name="Table2.A1" office:value-type="string">
            <text:p text:style-name="P48"/>
          </table:table-cell>
          <table:table-cell table:style-name="Table2.A1" office:value-type="string">
            <text:p text:style-name="P48"/>
          </table:table-cell>
          <table:table-cell table:style-name="Table2.A1" office:value-type="string">
            <text:p text:style-name="P64"><text:span text:style-name="T2">€</text:span></text:p>
          </table:table-cell>
        </table:table-row>
      </table:table>
      <text:p text:style-name="P47"/>
      <text:p text:style-name="P47"/>
      <text:p text:style-name="P9"><text:span text:style-name="T3">13. Durata/fasi </text:span></text:p>
      <text:p text:style-name="P37"><text:span text:style-name="T3">……………………………………………………………………………………………… … …………………………………………………………………………………. </text:span></text:p>
      <text:p text:style-name="P12"><text:span text:style-name="T3">14. Organizzazione di massima </text:span></text:p>
      <text:p text:style-name="P37"><text:span text:style-name="T3">……………………………………………………………………………………………… … <text:s/></text:span></text:p>
      <text:p text:style-name="P38"><text:span text:style-name="T3">……………………………………………………………………………………………… … <text:s/></text:span></text:p>
      <text:p text:style-name="P38"><text:span text:style-name="T3">……………………………………………………………………………………………… … <text:s/></text:span></text:p>
      <text:p text:style-name="P38"><text:span text:style-name="T3">……………………………………………………………………………………………… … ………………………………………………………… </text:span></text:p>
      <text:p text:style-name="P66"><text:span text:style-name="T3">15. Eventuale manifestazione finale (periodo-località) e/o materiali che si intendono produrre per la documentazione della pratica educativa </text:span></text:p>
      <text:p text:style-name="P23"><text:span text:style-name="T3">………………………………………………………………………………………………… ………………………………………………………………………………………………… ………………………………………………………………………… </text:span></text:p>
      <text:p text:style-name="P13"><text:span text:style-name="T3">16. Eventuali uscite didattiche a </text:span></text:p>
      <text:p text:style-name="P67"><text:soft-page-break/><text:span text:style-name="T3">…………………………………………………………………………………………… ……………………………………………………………………………………………. </text:span></text:p>
      <text:p text:style-name="P14"><text:span text:style-name="T3">17. Altre iniziative ipotizzate </text:span></text:p>
      <text:p text:style-name="P68"><text:span text:style-name="T3">………………………………………………………………. <text:s/></text:span></text:p>
      <text:p text:style-name="P69"><text:span text:style-name="T3">……………………………………………………………………………………………. …………………………………………………………………………………………….</text:span></text:p>
      <text:p text:style-name="P9"><text:span text:style-name="T3">18. </text:span></text:p>
      <text:p text:style-name="P70"><text:span text:style-name="T4"><text:s/></text:span><text:span text:style-name="T5">VERIFICA IN IT IN ERE</text:span><text:span text:style-name="T2"> </text:span></text:p>
      <text:p text:style-name="P71"><text:span text:style-name="T3">Plesso ……………………….classe………………………. </text:span></text:p>
      <text:p text:style-name="P29"><text:span text:style-name="T3">esperti coinvolti n. ……………… </text:span></text:p>
      <text:p text:style-name="P72"><text:span text:style-name="T3">incontri effettuati ……………… n. per ore………………………….. </text:span></text:p>
      <text:p text:style-name="P73"><text:span text:style-name="T2">a) Interesse </text:span></text:p>
      <text:p text:style-name="P74"><text:span text:style-name="T3">………………………………………………………………………………………… ………………………………………………………………………………………… ………………………………………………………………… </text:span></text:p>
      <text:p text:style-name="P76"><text:span text:style-name="T2">b) Congruenza del percorso con gli obiettivi </text:span></text:p>
      <text:p text:style-name="P74"><text:span text:style-name="T3">………………………………………………………………………………………… ………………………………………………………………………………………… ………………………………………………………………… </text:span></text:p>
      <text:p text:style-name="P77"><text:span text:style-name="T2">c) Difficoltà incontrate </text:span></text:p>
      <text:p text:style-name="P75"><text:span text:style-name="T3">………………………………………………………………………………………… ………………………………………………………………………………………… ………………………………………………………………… </text:span></text:p>
      <text:p text:style-name="P78"><text:span text:style-name="T2">d) Eventuale cambiamento di strategia </text:span></text:p>
      <text:p text:style-name="P74"><text:span text:style-name="T3">………………………………………………………………………………………… ………………………………………………………………………………………… ………………………………………………………………… </text:span></text:p>
      <text:p text:style-name="P79"><text:span text:style-name="T2">e) Obiettivi a medio termine raggiunti </text:span></text:p>
      <text:p text:style-name="P80"><text:span text:style-name="T3">……………………………………………………………………………………… ……………………………………………………………………………………… ………………………………………………………………………………………</text:span></text:p>
      <text:p text:style-name="P81"><text:span text:style-name="T5"><text:s/>VERIFICA FI N ALE</text:span><text:span text:style-name="T2"> </text:span></text:p>
      <text:p text:style-name="P15"><text:span text:style-name="T3">19. Modalità di valutazione/verifica in itinere e finale </text:span></text:p>
      <text:p text:style-name="P34"><text:soft-page-break/><text:span text:style-name="T10">Segnare gli </text:span><text:span text:style-name="T11">strumenti </text:span><text:span text:style-name="T10">che si intendono utilizzare per la valutazione </text:span></text:p>
      <text:p text:style-name="P82"><text:span text:style-name="T7">Strumenti adottati: </text:span></text:p>
      <text:p text:style-name="P83"><text:span text:style-name="T13">◊ </text:span><text:span text:style-name="T3">questionari </text:span></text:p>
      <text:p text:style-name="P92"><text:span text:style-name="T13">◊ </text:span><text:span text:style-name="T3">incontri di confronto e di esame tra i soggetti coinvolti (</text:span><text:span text:style-name="T9">anche collaboratori esterni</text:span><text:span text:style-name="T3">) </text:span><text:span text:style-name="T10">(commiss./équipe/intercl./intersez./Coll.Doc./Cons. di Circolo/assemblee,ecc) </text:span></text:p>
      <text:p text:style-name="P84"><text:span text:style-name="T13">◊ </text:span><text:span text:style-name="T3">altro……………………………………………………………………………. </text:span></text:p>
      <text:p text:style-name="P93"><text:span text:style-name="T10">Segnare gli </text:span><text:span text:style-name="T11">indicatori </text:span><text:span text:style-name="T10">di processo/ risultato che si intendono utilizzare per la valutazione </text:span><text:span text:style-name="T7">Indicatori di risultato: </text:span></text:p>
      <text:p text:style-name="P85"><text:span text:style-name="T13">◊ </text:span><text:span text:style-name="T3">aumento delle conoscenze </text:span></text:p>
      <text:p text:style-name="P86"><text:span text:style-name="T13">◊ </text:span><text:span text:style-name="T3">cambiamento dei comportamenti </text:span></text:p>
      <text:p text:style-name="P87"><text:span text:style-name="T13">◊ </text:span><text:span text:style-name="T3">cambiamento nella consapevolezza e nell’atteggiamento </text:span></text:p>
      <text:p text:style-name="P94"><text:span text:style-name="T13">◊ </text:span><text:span text:style-name="T3">scostamento risorse (umane,strutturali) tra quelle previste e quelle utilizzate </text:span><text:span text:style-name="T13">◊ </text:span><text:span text:style-name="T3">congruità delle attività relative al progetto rispetto agli obiettivi formativi individuati nelle UdA </text:span></text:p>
      <text:p text:style-name="P88"><text:span text:style-name="T13">◊ </text:span><text:span text:style-name="T3">altro…………………………………………………………………………. </text:span></text:p>
      <text:p text:style-name="P95"><text:span text:style-name="T7">Indicatori di processo: </text:span></text:p>
      <text:p text:style-name="P89"><text:span text:style-name="T13">◊ </text:span><text:span text:style-name="T3">Soddisfazione/partecipazione degli utenti </text:span></text:p>
      <text:p text:style-name="P90"><text:span text:style-name="T13">◊ </text:span><text:span text:style-name="T3">Soddisfazione degli operatori </text:span></text:p>
      <text:p text:style-name="P91"><text:span text:style-name="T13">◊ </text:span><text:span text:style-name="T3">altro…………………………………………………………………………. </text:span></text:p>
      <text:p text:style-name="P96"><text:span text:style-name="T3">Ladispoli</text:span><text:span text:style-name="T7">, ___/___/___ IL COORDINATORE DEL PROGETTO ………………………………………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Noto Sans Symbols" svg:font-family="'Noto Sans Symbols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807in" style:num-format="1" style:print-orientation="portrait" fo:margin-top="0.4457in" fo:margin-bottom="0.8689in" fo:margin-left="0.2953in" fo:margin-right="0.572in" style:writing-mode="lr-tb" style:layout-grid-color="#c0c0c0" style:layout-grid-lines="2633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0" meta:object-count="0" meta:page-count="5" meta:paragraph-count="123" meta:word-count="447" meta:character-count="4961" meta:non-whitespace-character-count="4498"/>
    <meta:generator>LibreOfficeDev/6.0.5.2$Linux_X86_64 LibreOffice_project/</meta:generator>
  </office:meta>
</office:document-meta>
</file>