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3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2pt" fo:font-weight="bold" officeooo:rsid="00089e11" officeooo:paragraph-rsid="00089e11" style:font-size-asian="12pt" style:font-weight-asian="bold" style:font-size-complex="12pt" style:font-weight-complex="bold"/>
    </style:style>
    <style:style style:name="P5" style:family="paragraph" style:parent-style-name="Standard">
      <style:text-properties fo:font-size="12pt" fo:font-weight="bold" officeooo:rsid="00089e11" officeooo:paragraph-rsid="00089e11" style:font-size-asian="12pt" style:font-weight-asian="bold" style:font-size-complex="12pt" style:font-weight-complex="bold"/>
    </style:style>
    <style:style style:name="P6" style:family="paragraph" style:parent-style-name="Standard">
      <style:text-properties fo:font-size="12pt" fo:font-weight="bold" officeooo:paragraph-rsid="000b9132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end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060e31" style:font-size-asian="12pt" style:font-size-complex="12pt"/>
    </style:style>
    <style:style style:name="P10" style:family="paragraph" style:parent-style-name="Standard">
      <style:text-properties fo:font-size="12pt" officeooo:rsid="00089e11" officeooo:paragraph-rsid="00089e11" style:font-size-asian="12pt" style:font-size-complex="12pt"/>
    </style:style>
    <style:style style:name="P11" style:family="paragraph" style:parent-style-name="Standard">
      <style:text-properties fo:font-size="12pt" officeooo:paragraph-rsid="000b9132" style:font-size-asian="12pt" style:font-size-complex="12pt"/>
    </style:style>
    <style:style style:name="P12" style:family="paragraph" style:parent-style-name="Standard">
      <style:text-properties fo:font-size="12pt" officeooo:paragraph-rsid="00089e11" style:font-size-asian="12pt" style:font-size-complex="12pt"/>
    </style:style>
    <style:style style:name="P13" style:family="paragraph" style:parent-style-name="Standard">
      <style:paragraph-properties fo:text-align="end" style:justify-single-word="false"/>
      <style:text-properties fo:font-size="12pt" style:font-size-asian="12pt" style:font-size-complex="12pt"/>
    </style:style>
    <style:style style:name="P14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P15" style:family="paragraph" style:parent-style-name="Standard">
      <style:text-properties fo:font-size="12pt" fo:font-weight="normal" officeooo:paragraph-rsid="00060e31" style:font-size-asian="12pt" style:font-weight-asian="normal" style:font-size-complex="12pt" style:font-weight-complex="normal"/>
    </style:style>
    <style:style style:name="P16" style:family="paragraph" style:parent-style-name="Standard">
      <style:text-properties fo:font-size="12pt" fo:font-weight="normal" officeooo:rsid="00060e31" officeooo:paragraph-rsid="00060e31" style:font-size-asian="12pt" style:font-weight-asian="normal" style:font-size-complex="12pt" style:font-weight-complex="normal"/>
    </style:style>
    <style:style style:name="P17" style:family="paragraph" style:parent-style-name="Standard">
      <style:text-properties fo:font-size="12pt" fo:font-weight="normal" officeooo:rsid="00089e11" officeooo:paragraph-rsid="00089e11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left="0cm" fo:margin-right="0.051cm" fo:margin-top="0.012cm" fo:margin-bottom="0cm" loext:contextual-spacing="false" fo:line-height="99%" fo:orphans="0" fo:widows="0" fo:text-indent="0cm" style:auto-text-indent="false"/>
      <style:text-properties fo:font-size="12pt" fo:font-weight="bold" officeooo:paragraph-rsid="00078649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left="0cm" fo:margin-right="0.051cm" fo:margin-top="0.012cm" fo:margin-bottom="0cm" loext:contextual-spacing="false" fo:line-height="99%" fo:orphans="0" fo:widows="0" fo:text-indent="0cm" style:auto-text-indent="false"/>
      <style:text-properties fo:font-size="12pt" fo:font-weight="bold" officeooo:paragraph-rsid="000b9132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0cm" fo:margin-right="0.051cm" fo:margin-top="0.012cm" fo:margin-bottom="0cm" loext:contextual-spacing="false" fo:line-height="99%" fo:orphans="0" fo:widows="0" fo:text-indent="0cm" style:auto-text-indent="false"/>
      <style:text-properties fo:font-size="12pt" fo:font-weight="normal" officeooo:paragraph-rsid="00078649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margin-left="0cm" fo:margin-right="0.051cm" fo:margin-top="0.012cm" fo:margin-bottom="0cm" loext:contextual-spacing="false" fo:line-height="99%" fo:orphans="0" fo:widows="0" fo:text-indent="0cm" style:auto-text-indent="false"/>
      <style:text-properties fo:font-size="12pt" fo:font-weight="normal" officeooo:paragraph-rsid="000b9132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margin-left="0cm" fo:margin-right="0.051cm" fo:margin-top="0.012cm" fo:margin-bottom="0cm" loext:contextual-spacing="false" fo:line-height="99%" fo:orphans="0" fo:widows="0" fo:text-indent="0cm" style:auto-text-indent="false"/>
      <style:text-properties fo:font-size="12pt" officeooo:paragraph-rsid="000b9132" style:font-size-asian="12pt" style:font-size-complex="12pt"/>
    </style:style>
    <style:style style:name="P23" style:family="paragraph" style:parent-style-name="Standard">
      <style:paragraph-properties fo:margin-left="0cm" fo:margin-right="0.051cm" fo:margin-top="0.012cm" fo:margin-bottom="0cm" loext:contextual-spacing="false" fo:line-height="99%" fo:orphans="0" fo:widows="0" fo:text-indent="0cm" style:auto-text-indent="false"/>
      <style:text-properties fo:font-size="12pt" officeooo:paragraph-rsid="000d0b9f" style:font-size-asian="12pt" style:font-size-complex="12pt"/>
    </style:style>
    <style:style style:name="P24" style:family="paragraph" style:parent-style-name="Standard">
      <style:paragraph-properties fo:margin-left="0cm" fo:margin-right="0.051cm" fo:margin-top="0.012cm" fo:margin-bottom="0cm" loext:contextual-spacing="false" fo:line-height="99%" fo:orphans="0" fo:widows="0" fo:text-indent="0cm" style:auto-text-indent="false"/>
      <style:text-properties fo:font-size="12pt" officeooo:paragraph-rsid="000d0b9f" style:font-size-asian="12pt" style:font-size-complex="12pt"/>
    </style:style>
    <style:style style:name="T1" style:family="text">
      <style:text-properties officeooo:rsid="00047395"/>
    </style:style>
    <style:style style:name="T2" style:family="text">
      <style:text-properties officeooo:rsid="00060e31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normal" officeooo:rsid="000b9132" style:font-weight-asian="normal" style:font-weight-complex="normal"/>
    </style:style>
    <style:style style:name="T5" style:family="text">
      <style:text-properties fo:font-weight="normal" officeooo:rsid="000d0b9f" style:font-weight-asian="normal" style:font-weight-complex="normal"/>
    </style:style>
    <style:style style:name="T6" style:family="text">
      <style:text-properties fo:font-weight="normal" officeooo:rsid="000f1b04" style:font-weight-asian="normal" style:font-weight-complex="normal"/>
    </style:style>
    <style:style style:name="T7" style:family="text">
      <style:text-properties fo:font-style="italic" style:font-style-asian="italic" style:font-style-complex="italic"/>
    </style:style>
    <style:style style:name="T8" style:family="text">
      <style:text-properties fo:font-style="italic" officeooo:rsid="00060e31" style:font-style-asian="italic" style:font-style-complex="italic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officeooo:rsid="00078649" style:font-weight-asian="bold" style:font-weight-complex="bold"/>
    </style:style>
    <style:style style:name="T11" style:family="text">
      <style:text-properties fo:font-weight="bold" officeooo:rsid="00089e11" style:font-weight-asian="bold" style:font-weight-complex="bold"/>
    </style:style>
    <style:style style:name="T12" style:family="text">
      <style:text-properties fo:font-weight="bold" officeooo:rsid="000b9132" style:font-weight-asian="bold" style:font-weight-complex="bold"/>
    </style:style>
    <style:style style:name="T13" style:family="text">
      <style:text-properties fo:font-weight="bold" officeooo:rsid="000d0b9f" style:font-weight-asian="bold" style:font-weight-complex="bold"/>
    </style:style>
    <style:style style:name="T14" style:family="text">
      <style:text-properties fo:color="#000000" style:font-name="Times New Roman" style:font-name-asian="Times New Roman" style:font-name-complex="Times New Roman" style:text-scale="101%"/>
    </style:style>
    <style:style style:name="T15" style:family="text">
      <style:text-properties fo:color="#000000" style:font-name="Times New Roman" officeooo:rsid="000d0b9f" style:font-name-asian="Times New Roman" style:font-name-complex="Times New Roman" style:text-scale="101%"/>
    </style:style>
    <style:style style:name="T16" style:family="text">
      <style:text-properties officeooo:rsid="00089e11"/>
    </style:style>
    <style:style style:name="T17" style:family="text">
      <style:text-properties officeooo:rsid="000a1711"/>
    </style:style>
    <style:style style:name="T18" style:family="text">
      <style:text-properties officeooo:rsid="000b9132"/>
    </style:style>
    <style:style style:name="T19" style:family="text">
      <style:text-properties officeooo:rsid="000d0b9f"/>
    </style:style>
    <style:style style:name="T20" style:family="text">
      <style:text-properties officeooo:rsid="000f1b04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VALUTAZIONE <text:span text:style-name="T1">INTERMEDIA</text:span> PROGETTO <text:span text:style-name="T20">PTOF</text:span></text:p>
      <text:p text:style-name="P2"/>
      <text:p text:style-name="P4"><text:span text:style-name="T19">1. </text:span>Nome del progetto………………………………………………………………………<text:span text:style-name="T3">...</text:span></text:p>
      <text:p text:style-name="P8"/>
      <text:p text:style-name="P5">Plesso<text:span text:style-name="T3">……………………………………...</text:span>classi/sez. <text:span text:style-name="T3">……………………………………………….</text:span></text:p>
      <text:p text:style-name="P5"/>
      <text:p text:style-name="P5">Docente coordinatore <text:span text:style-name="T3">………………………………………………………………………………..</text:span></text:p>
      <text:p text:style-name="P3"/>
      <text:p text:style-name="P3"><text:span text:style-name="T19">2. </text:span>S<text:span text:style-name="T2">tato di attuazione</text:span></text:p>
      <text:p text:style-name="P15"><text:span text:style-name="T2">o <text:s/>d</text:span>a avviare </text:p>
      <text:p text:style-name="P15"><text:span text:style-name="T2">o <text:s/>a</text:span>vviat<text:span text:style-name="T2">o</text:span> </text:p>
      <text:p text:style-name="P15"><text:span text:style-name="T2">o <text:s/>n</text:span>on avviat<text:span text:style-name="T2">o</text:span></text:p>
      <text:p text:style-name="P15"><text:span text:style-name="T2">o <text:s/>i</text:span>nterrotto </text:p>
      <text:p text:style-name="P15"><text:span text:style-name="T2">o <text:s/>c</text:span>oncluso</text:p>
      <text:p text:style-name="P14"/>
      <text:p text:style-name="P14">Se <text:span text:style-name="T8">n</text:span><text:span text:style-name="T7">on avviato</text:span> o <text:span text:style-name="T8">i</text:span><text:span text:style-name="T7">nterrotto</text:span>, indicare i<text:span text:style-name="T2">l motivo <text:s text:c="2"/></text:span>…………………………………………………………………………………………………………</text:p>
      <text:p text:style-name="P14"/>
      <text:p text:style-name="P14"><text:span text:style-name="T19">a. </text:span>Se<text:span text:style-name="T7"> </text:span><text:span text:style-name="T8">a</text:span><text:span text:style-name="T7">vviato</text:span>, indicare</text:p>
      <text:p text:style-name="P15">data inizio………………….. </text:p>
      <text:p text:style-name="P15"><text:span text:style-name="T2">n</text:span>r. incontri previsti…………</text:p>
      <text:p text:style-name="P15"><text:span text:style-name="T2">n</text:span>r. <text:s/>incontri effettuati……….</text:p>
      <text:p text:style-name="P15"><text:span text:style-name="T2">n</text:span>r. <text:s/>degli iscritti…………….</text:p>
      <text:p text:style-name="P15"><text:span text:style-name="T2">n</text:span>r. <text:s/>dei frequentanti………... <text:s/></text:p>
      <text:p text:style-name="P14"/>
      <text:p text:style-name="P14"><text:span text:style-name="T19">b. </text:span><text:span text:style-name="T16">A</text:span>ttività già <text:span text:style-name="T2">svolt</text:span><text:span text:style-name="T16">e</text:span>………………………………………………………………………………….</text:p>
      <text:p text:style-name="P16">per un numero di ore……….</text:p>
      <text:p text:style-name="P14"/>
      <text:p text:style-name="P14"><text:span text:style-name="T19">c. </text:span><text:span text:style-name="T16">A</text:span>ttività ancora da svolgere....................................................................................................………….</text:p>
      <text:p text:style-name="P8"/>
      <text:p text:style-name="P3"><text:span text:style-name="T19">3. </text:span>Descrizione delle eventuali difficoltà incontrate</text:p>
      <text:p text:style-name="P9">o <text:span text:style-name="T1">nessuna</text:span></text:p>
      <text:p text:style-name="P9">o spazi non adeguati</text:p>
      <text:p text:style-name="P9">o difficoltà organizzative</text:p>
      <text:p text:style-name="P15">o prodotti/strumenti non adeguati</text:p>
      <text:p text:style-name="P16">o difficoltà con altri docenti o progetti </text:p>
      <text:p text:style-name="P16">o scarso interesse</text:p>
      <text:p text:style-name="P16"/>
      <text:p text:style-name="P16"><text:span text:style-name="T13">4. </text:span><text:span text:style-name="T9">Eventuale cambiamento di strategia</text:span> <text:span text:style-name="T9">per fronteggiare </text:span><text:span text:style-name="T10">le suddette difficoltà</text:span> </text:p>
      <text:p text:style-name="P14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8"/>
      <text:p text:style-name="P18"><text:span text:style-name="T19">5. </text:span>Modalità di valutazione/verifica in itinere</text:p>
      <text:p text:style-name="P22"><text:span text:style-name="T3">Segnare gli strumenti </text:span><text:span text:style-name="T4">utilizzati</text:span><text:span text:style-name="T3"> per la valutazione </text:span></text:p>
      <text:p text:style-name="P20"><text:span text:style-name="T18">o <text:s/></text:span>questionari</text:p>
      <text:p text:style-name="P21"><text:span text:style-name="T18">o <text:s/></text:span>incontri di confronto e di esame tra i soggetti coinvolti</text:p>
      <text:p text:style-name="P21"><text:s/>(anche collaboratori esterni; commiss./équipe/intercl./intersez./Coll.Doc./Cons. di Circolo/assemblee, ecc)</text:p>
      <text:p text:style-name="P23"><text:span text:style-name="T4">o <text:s/></text:span><text:span text:style-name="T3">altro…………………………………………………………………………….</text:span></text:p>
      <text:p text:style-name="P23"><text:span text:style-name="T13"/></text:p>
      <text:p text:style-name="P23"><text:soft-page-break/><text:span text:style-name="T13">6.</text:span><text:span text:style-name="T5"> </text:span><text:span text:style-name="T9">Obiettivi a medio termine raggiunti</text:span></text:p>
      <text:p text:style-name="P10">(<text:span text:style-name="T17">Cfr. punto 7 </text:span>d<text:span text:style-name="T17">e</text:span>lla scheda progetto iniziale)</text:p>
      <text:p text:style-name="P10">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3"/>
      <text:p text:style-name="P19"><text:span text:style-name="T15">7. </text:span><text:span text:style-name="T14">Congruenza del percorso con gli obiettivi</text:span></text:p>
      <text:p text:style-name="P11">(barrare il punto che interessa)</text:p>
      <text:p text:style-name="P11">o <text:s/>complet<text:span text:style-name="T16">a</text:span></text:p>
      <text:p text:style-name="P11">o <text:s/>sufficiente</text:p>
      <text:p text:style-name="P6"><text:span text:style-name="T3">o</text:span> <text:s/><text:span text:style-name="T3">parziale, </text:span><text:span text:style-name="T6">perché……………………………………………………………………………………..</text:span></text:p>
      <text:p text:style-name="P5"/>
      <text:p text:style-name="P12"><text:span text:style-name="T13">8. </text:span><text:span text:style-name="T11">Punti di forza del </text:span><text:span text:style-name="T12">progetto</text:span></text:p>
      <text:p text:style-name="P17">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5"/>
      <text:p text:style-name="P5"><text:span text:style-name="T19">9. </text:span>Area di miglioramento</text:p>
      <text:p text:style-name="P17">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5"/>
      <text:p text:style-name="P5"><text:span text:style-name="T19">10. </text:span>Considerazioni e annotazioni</text:p>
      <text:p text:style-name="P17">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8"/>
      <text:p text:style-name="P8"/>
      <text:p text:style-name="P8"/>
      <text:p text:style-name="P8">Ladispoli, ___/___/___</text:p>
      <text:p text:style-name="P7">IL COORDINATORE DEL PROGETTO</text:p>
      <text:p text:style-name="P13">………………………………………......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3-06-19T17:18:23.209336932</meta:creation-date>
    <dc:date>2023-06-20T10:16:10.382452408</dc:date>
    <meta:editing-duration>PT6H8M36S</meta:editing-duration>
    <meta:editing-cycles>7</meta:editing-cycles>
    <meta:generator>LibreOffice/6.4.7.2$Linux_X86_64 LibreOffice_project/40$Build-2</meta:generator>
    <meta:document-statistic meta:table-count="0" meta:image-count="0" meta:object-count="0" meta:page-count="2" meta:paragraph-count="52" meta:word-count="202" meta:character-count="2163" meta:non-whitespace-character-count="1987"/>
  </office:meta>
</office:document-meta>
</file>